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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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bullet text:level="1" text:style-name="WW_CharLFO18LVL1" text:bullet-char="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11pt" style:font-size-asian="11pt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ableColumn13" style:family="table-column">
      <style:table-column-properties style:column-width="1.2694in"/>
    </style:style>
    <style:style style:name="TableColumn14" style:family="table-column">
      <style:table-column-properties style:column-width="1.9687in"/>
    </style:style>
    <style:style style:name="TableColumn15" style:family="table-column">
      <style:table-column-properties style:column-width="1.8701in"/>
    </style:style>
    <style:style style:name="TableColumn16" style:family="table-column">
      <style:table-column-properties style:column-width="2.1972in"/>
    </style:style>
    <style:style style:name="Table12" style:family="table">
      <style:table-properties style:width="7.3055in" fo:margin-left="0in" table:align="center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5" style:family="table-row">
      <style:table-row-properties style:min-row-height="0.3937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style:letter-kerning="false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Row47" style:family="table-row">
      <style:table-row-properties style:min-row-height="1.1812in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58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5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60" style:family="table-row">
      <style:table-row-properties style:min-row-height="1.575in"/>
    </style:style>
    <style:style style:name="TableCell6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7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74" style:family="table-row">
      <style:table-row-properties style:min-row-height="0.3937in"/>
    </style:style>
    <style:style style:name="TableCell75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78" style:family="table-row">
      <style:table-row-properties style:min-row-height="1.1812in"/>
    </style:style>
    <style:style style:name="TableCell7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4" style:parent-style-name="內文" style:family="paragraph">
      <style:paragraph-properties style:snap-to-layout-grid="false" fo:text-align="end"/>
      <style:text-properties style:font-name="標楷體" style:font-name-asian="標楷體" style:font-size-complex="12pt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ableRow90" style:family="table-row">
      <style:table-row-properties style:min-row-height="0.3937in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ableRow99" style:family="table-row">
      <style:table-row-properties style:min-row-height="0.3937in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fo:color="#BFBFBF" fo:font-size="8pt" style:font-size-asian="8pt" style:font-size-complex="12pt"/>
    </style:style>
    <style:style style:name="TableRow105" style:family="table-row">
      <style:table-row-properties style:min-row-height="0.3937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標楷體" style:font-name-asian="標楷體" style:letter-kerning="false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/>
    </style:style>
    <style:style style:name="T1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ableRow122" style:family="table-row">
      <style:table-row-properties style:min-row-height="1.1812in"/>
    </style:style>
    <style:style style:name="TableCell12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3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 fo:color="#BFBFBF" fo:font-size="8pt" style:font-size-asian="8pt" style:font-size-complex="12pt"/>
    </style:style>
    <style:style style:name="TableRow134" style:family="table-row">
      <style:table-row-properties style:min-row-height="1.575in"/>
    </style:style>
    <style:style style:name="TableCell13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justify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41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42" style:parent-style-name="內文" style:family="paragraph">
      <style:paragraph-properties style:snap-to-layout-grid="false" fo:text-align="justify"/>
      <style:text-properties style:font-name="標楷體" style:font-name-asian="標楷體" fo:color="#BFBFBF" fo:font-size="8pt" style:font-size-asian="8pt" style:font-size-complex="12pt"/>
    </style:style>
    <style:style style:name="TableRow143" style:family="table-row">
      <style:table-row-properties style:min-row-height="0.3937in"/>
    </style:style>
    <style:style style:name="TableCell144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47" style:family="table-row">
      <style:table-row-properties style:min-row-height="0.7875in"/>
    </style:style>
    <style:style style:name="TableCell148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/>
    </style:style>
    <style:style style:name="P150" style:parent-style-name="內文" style:family="paragraph">
      <style:paragraph-properties style:snap-to-layout-grid="false" fo:text-align="justify"/>
    </style:style>
    <style:style style:name="T151" style:parent-style-name="預設段落字型" style:family="text">
      <style:text-properties style:font-name="微軟正黑體" style:font-name-asian="微軟正黑體" style:font-name-complex="微軟正黑體" fo:font-weight="bold" style:font-weight-asian="bold" fo:color="#4D5156" fo:font-size="10pt" style:font-size-asian="10pt" style:font-size-complex="10.5pt" fo:background-color="#FFFFFF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156" style:family="table-row">
      <style:table-row-properties style:min-row-height="0.3937in"/>
    </style:style>
    <style:style style:name="TableCell15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/>
    </style:style>
    <style:style style:name="T159" style:parent-style-name="預設段落字型" style:family="text">
      <style:text-properties style:font-name="標楷體" style:font-name-asian="標楷體"/>
    </style:style>
    <style:style style:name="TableRow160" style:family="table-row">
      <style:table-row-properties style:min-row-height="0.984in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style:snap-to-layout-grid="false" fo:text-align="center"/>
    </style:style>
    <style:style style:name="T168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169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 style:font-size-complex="9pt"/>
    </style:style>
    <style:style style:name="P172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 style:font-size-complex="9pt"/>
    </style:style>
    <style:style style:name="TableRow173" style:family="table-row">
      <style:table-row-properties style:min-row-height="1.575in"/>
    </style:style>
    <style:style style:name="TableCell17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76" style:parent-style-name="清單段落" style:list-style-name="LFO8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77" style:parent-style-name="清單段落" style:list-style-name="LFO8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7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80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1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2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3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4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5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6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7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88" style:parent-style-name="內文" style:family="paragraph">
      <style:text-properties style:font-name="標楷體" style:font-name-asian="標楷體" fo:font-size="10pt" style:font-size-asian="10pt" style:font-size-complex="12pt"/>
    </style:style>
  </office:automatic-styles>
  <office:body>
    <office:text text:use-soft-page-breaks="true">
      <text:p text:style-name="P1">亞洲大學<text:s/>永續服務計畫-「永續服務學習計畫助學金」</text:p>
      <text:p text:style-name="P8">※請以電腦【繕打】方式撰寫，如有塗改修正處，請務必於塗改處簽名或蓋章，若修正處超過10(含)處，請重新影印。</text:p>
      <text:p text:style-name="P9"><text:span text:style-name="T10">姓名：　　　　　學號：　　　　　系級：　　　　　系(　　　　組)　　年　　班</text:span><text:span text:style-name="T11"><text:s text:c="2"/>聯絡電話：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一、「永續服務學習計畫助學金」服務計畫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服務時間</text:p>
          </table:table-cell>
          <table:table-cell table:style-name="TableCell23" table:number-columns-spanned="3">
            <text:p text:style-name="P24">　年　月　日<text:s/>-　 年　月　日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服務地點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服務週期</text:span></text:p>
          </table:table-cell>
          <table:table-cell table:style-name="TableCell34" table:number-columns-spanned="3">
            <text:p text:style-name="P35"><text:span text:style-name="T36"><text:s text:c="5"/></text:span><text:span text:style-name="T37">月<text:s/></text:span><text:span text:style-name="T38">-</text:span><text:span text:style-name="T39">　</text:span><text:span text:style-name="T40"><text:s text:c="5"/></text:span><text:span text:style-name="T41">月，每月</text:span><text:span text:style-name="T42"><text:s text:c="5"/></text:span><text:span text:style-name="T43">小時</text:span><text:span text:style-name="T44">，總計</text:span><text:span text:style-name="T45"><text:s text:c="5"/></text:span><text:span text:style-name="T46">小時</text:span>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服務內容描述</text:p>
          </table:table-cell>
          <table:table-cell table:style-name="TableCell50" table:number-columns-spanned="3">
            <text:p text:style-name="P51"><text:span text:style-name="T52">服務內容概述</text:span><text:span text:style-name="T53">(服務的主題與背景（為何選擇至這個單位服務？）、主要服務策略與方法</text:span><text:span text:style-name="T54">、與</text:span><text:span text:style-name="T55">SDGs</text:span><text:span text:style-name="T56">目標的關聯</text:span><text:span text:style-name="T57">)</text:span><text:span text:style-name="T58">(至少200字)</text:span></text:p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預期效益</text:p>
          </table:table-cell>
          <table:table-cell table:style-name="TableCell63" table:number-columns-spanned="3">
            <text:p text:style-name="P64"><text:span text:style-name="T65">服務</text:span><text:span text:style-name="T66">影響與預期效益</text:span><text:span text:style-name="T67">(</text:span><text:span text:style-name="T68">服務</text:span><text:span text:style-name="T69">的直接與間接影響、影響力衡量方式（如數據、調查結果、觀察記錄等</text:span><text:span text:style-name="T70">，成果可量化者請簡述量化目標</text:span><text:span text:style-name="T71">）)</text:span><text:span text:style-name="T72"><text:s/>(至少150字)</text:span></text:p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4">
            <text:p text:style-name="P76"><text:span text:style-name="T77">二、輔導老師建議欄(含導師、職涯導師、指導教授等)</text:span>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4">
            <text:p text:style-name="P80"/>
            <text:p text:style-name="P81"/>
            <text:p text:style-name="P82"/>
            <text:p text:style-name="P83"/>
            <text:p text:style-name="P84">輔導老師：____________________________(簽名或蓋章)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三、修正後「永續服務學習計畫助學金」服務計畫</text:p>
            <text:p text:style-name="P88"><text:span text:style-name="T89">(請依輔導老師建議欄進行修正)</text:span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<text:span text:style-name="T93">服務時間</text:span></text:p>
          </table:table-cell>
          <table:table-cell table:style-name="TableCell94" table:number-columns-spanned="3">
            <text:p text:style-name="P95"><text:span text:style-name="T96">　年　月　日<text:s/></text:span><text:span text:style-name="T97">-</text:span><text:span text:style-name="T98">　 年　月　日</text:span></text:p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><text:span text:style-name="T102">服務地點</text:span>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<text:span text:style-name="T108">服務週期</text:span></text:p>
          </table:table-cell>
          <table:table-cell table:style-name="TableCell109" table:number-columns-spanned="3">
            <text:p text:style-name="P110"><text:span text:style-name="T111"><text:s text:c="5"/></text:span><text:span text:style-name="T112">月<text:s/></text:span><text:span text:style-name="T113">-</text:span><text:span text:style-name="T114">　</text:span><text:span text:style-name="T115"><text:s text:c="5"/></text:span><text:span text:style-name="T116">月，每月</text:span><text:span text:style-name="T117"><text:s text:c="5"/></text:span><text:span text:style-name="T118">小時</text:span><text:span text:style-name="T119">，總計</text:span><text:span text:style-name="T120"><text:s text:c="5"/></text:span><text:span text:style-name="T121">小時</text:span></text:p>
          </table:table-cell>
          <table:covered-table-cell/>
          <table:covered-table-cell/>
        </table:table-row>
        <table:table-row table:style-name="TableRow122">
          <table:table-cell table:style-name="TableCell123">
            <text:p text:style-name="P124"><text:span text:style-name="T125">服務內容描述</text:span></text:p>
          </table:table-cell>
          <table:table-cell table:style-name="TableCell126" table:number-columns-spanned="3">
            <text:p text:style-name="P127"><text:span text:style-name="T128">服務內容概述</text:span><text:span text:style-name="T129">(服務的主題與背景（為何選擇至這個單位服務？）、主要服務策略與方法、與</text:span><text:span text:style-name="T130">SDGs</text:span><text:span text:style-name="T131">目標的關聯)</text:span><text:span text:style-name="T132">(至少200字)</text:span></text:p>
            <text:p text:style-name="P133"/>
          </table:table-cell>
          <table:covered-table-cell/>
          <table:covered-table-cell/>
        </table:table-row>
        <table:table-row table:style-name="TableRow134">
          <table:table-cell table:style-name="TableCell135">
            <text:p text:style-name="P136">預期效益</text:p>
          </table:table-cell>
          <table:table-cell table:style-name="TableCell137" table:number-columns-spanned="3">
            <text:p text:style-name="P138"><text:span text:style-name="T139">服務影響與預期效益</text:span><text:span text:style-name="T140">(服務的直接與間接影響、影響力衡量方式（如數據、調查結果、觀察記錄等，成果可量化者請簡述量化目標）)</text:span><text:span text:style-name="T141"><text:s/>(至少150字)</text:span></text:p>
            <text:p text:style-name="P142"/>
          </table:table-cell>
          <table:covered-table-cell/>
          <table:covered-table-cell/>
        </table:table-row>
        <table:table-row table:style-name="TableRow143">
          <table:table-cell table:style-name="TableCell144" table:number-columns-spanned="4">
            <text:p text:style-name="P145"><text:span text:style-name="T146">四、個資蒐集告知聲明</text:span></text:p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4">
            <text:p text:style-name="P149">亞洲大學基於受理「永續服務學習計畫助學金」服務計畫之目的，須蒐集您的手機等個人資料，以在在校期間及校內，作為審核申請之用。您得以下列聯絡方式行使請求查閱、補充、更正；請求提供複製本；請求停止蒐集、處理、利用；請求刪除個人資料等權利，請洽學務處課服組。各項資料如未完整提供，將無法完成「永續實踐服務學習獎助學金」專案提案計畫作業。</text:p>
            <text:p text:style-name="P150"><text:span text:style-name="T151">※</text:span><text:span text:style-name="T152">「</text:span><text:span text:style-name="T153">永續服務學習計畫助學金</text:span><text:span text:style-name="T154">」</text:span><text:span text:style-name="T155">整體計畫(計畫、執行、成果)完成後將留存四年，期限已到，本組將進行資料銷毀作業。</text:span></text:p>
          </table:table-cell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4">
            <text:p text:style-name="P158"><text:span text:style-name="T159">□同意</text:span></text:p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輔導老師檢核簽章</text:p>
          </table:table-cell>
          <table:table-cell table:style-name="TableCell163">
            <text:p text:style-name="P164"/>
          </table:table-cell>
          <table:table-cell table:style-name="TableCell165">
            <text:p text:style-name="P166">審核單位檢核簽章</text:p>
            <text:p text:style-name="P167"><text:span text:style-name="T168">(課外活動與服務學習組辦公室A118</text:span><text:span text:style-name="T169">)</text:span></text:p>
          </table:table-cell>
          <table:table-cell table:style-name="TableCell170">
            <text:p text:style-name="P171">申請結果: □通過 □不通過</text:p>
            <text:p text:style-name="P172"/>
          </table:table-cell>
        </table:table-row>
        <table:table-row table:style-name="TableRow173">
          <table:table-cell table:style-name="TableCell174" table:number-columns-spanned="4">
            <text:p text:style-name="P175">※服務注意事項：</text:p>
            <text:list text:style-name="LFO8" text:continue-numbering="true">
              <text:list-item>
                <text:p text:style-name="P176">原則上不建議服務安排離校執行，避免安全疑慮。</text:p>
              </text:list-item>
              <text:list-item>
                <text:p text:style-name="P177">服務規定及內容需符合「亞洲大學志願服務計畫書」、「亞洲大學志工時數認定範圍」</text:p>
              </text:list-item>
            </text:list>
            <text:p text:style-name="P178"/>
            <text:p text:style-name="P179">※繳交注意事項：</text:p>
            <text:list text:style-name="LFO7" text:continue-numbering="true">
              <text:list-item>
                <text:p text:style-name="P180">一律以電腦打字(中、英文皆可，不可使用其他語言)，字型大小為12，字體：標楷體，書寫方式直向橫寫，行距為1倍行高。</text:p>
              </text:list-item>
              <text:list-item>
                <text:p text:style-name="P181">服務計畫繳交時間依公告繳交時間為主。</text:p>
              </text:list-item>
              <text:list-item>
                <text:p text:style-name="P182">執行期間與時程：每週服務時數不得低於2小時且不得超過4小時，每學期實際執行至少3個月且不得超過4個月，並每月繳交成果報告，若未依服務計畫繳交每月成果報告，自未繳交月份起，該專案將不再核定獎助學金。</text:p>
              </text:list-item>
              <text:list-item>
                <text:p text:style-name="P183">服務計畫、成果及作品必須原創且未公開參賽／展覽；若涉侵權，學生需自負法律責任並全額退還已領獎助學金。</text:p>
              </text:list-item>
              <text:list-item>
                <text:p text:style-name="P184">輔導老師可為導師、職涯導師、指導教授等，依學生狀況自行選擇。</text:p>
              </text:list-item>
              <text:list-item>
                <text:p text:style-name="P185">上述輔導內容不得為具畢業門檻條件或必修學分之學習項目，依審核單位最終認定為主。</text:p>
              </text:list-item>
              <text:list-item>
                <text:p text:style-name="P186">學習專案計畫之學習項目不得與本辦法其他學習輔導補助方案相似。</text:p>
              </text:list-item>
              <text:list-item>
                <text:p text:style-name="P187">「永續服務學習計畫助學金」每人每學期申請一次為限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_rpc_61" style:display-name="_rpc_61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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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bullet text:level="1" text:style-name="WW_CharLFO18LVL1" text:bullet-char="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9pt" style:font-size-asian="9pt"/>
    </style:style>
    <style:style style:name="T4" style:parent-style-name="預設段落字型" style:family="text">
      <style:text-properties style:font-name="標楷體" style:font-name-asian="標楷體" fo:font-size="9pt" style:font-size-asian="9pt"/>
    </style:style>
    <style:style style:name="T5" style:parent-style-name="預設段落字型" style:family="text">
      <style:text-properties style:font-name="標楷體" style:font-name-asian="標楷體" fo:font-size="9pt" style:font-size-asian="9pt"/>
    </style:style>
    <style:style style:name="T6" style:parent-style-name="預設段落字型" style:family="text">
      <style:text-properties style:font-name="標楷體" style:font-name-asian="標楷體" fo:font-size="9pt" style:font-size-asian="9pt"/>
    </style:style>
    <style:style style:name="T7" style:parent-style-name="預設段落字型" style:family="text">
      <style:text-properties style:font-name="標楷體"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<text:span text:style-name="T3">2025/0</text:span><text:span text:style-name="T4">8</text:span><text:span text:style-name="T5">/</text:span><text:span text:style-name="T6">01</text:span><text:span text:style-name="T7">版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3607</meta:initial-creator>
    <dc:creator>ZHENLUNG PAN</dc:creator>
    <meta:creation-date>2026-08-03T06:50:00Z</meta:creation-date>
    <dc:date>2026-08-03T06:50:00Z</dc:date>
    <meta:print-date>2014-06-13T08:2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2" meta:character-count="1423" meta:row-count="10" meta:non-whitespace-character-count="1213"/>
  </office:meta>
</office:document-meta>
</file>