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size="11pt" style:font-size-asian="11pt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TableColumn13" style:family="table-column">
      <style:table-column-properties style:column-width="1.2694in"/>
    </style:style>
    <style:style style:name="TableColumn14" style:family="table-column">
      <style:table-column-properties style:column-width="1.093in"/>
    </style:style>
    <style:style style:name="TableColumn15" style:family="table-column">
      <style:table-column-properties style:column-width="1.2902in"/>
    </style:style>
    <style:style style:name="TableColumn16" style:family="table-column">
      <style:table-column-properties style:column-width="3.6527in"/>
    </style:style>
    <style:style style:name="Table12" style:family="table">
      <style:table-properties style:width="7.3055in" fo:margin-left="0in" table:align="center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0" style:family="table-row">
      <style:table-row-properties style:min-row-height="0.3937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style:letter-kerning="false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6" style:family="table-row">
      <style:table-row-properties style:min-row-height="0.3937in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letter-kerning="false"/>
    </style:style>
    <style:style style:name="TableCell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35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3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37" style:family="table-row">
      <style:table-row-properties style:min-row-height="0.3937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7" style:family="table-row">
      <style:table-row-properties style:min-row-height="0.3937in"/>
    </style:style>
    <style:style style:name="TableCell4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/>
    </style:style>
    <style:style style:name="T5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53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54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55" style:family="table-row">
      <style:table-row-properties style:min-row-height="1.1812in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letter-kerning="false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62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63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64" style:family="table-row">
      <style:table-row-properties style:min-row-height="1.575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7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2pt"/>
    </style:style>
    <style:style style:name="TableRow71" style:family="table-row">
      <style:table-row-properties style:min-row-height="1.575in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8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87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88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89" style:parent-style-name="內文" style:family="paragraph">
      <style:paragraph-properties style:snap-to-layout-grid="false" fo:text-align="justify"/>
      <style:text-properties style:font-name="新細明體" style:font-name-asian="新細明體" style:font-name-complex="新細明體" style:letter-kerning="false" style:font-size-complex="12pt"/>
    </style:style>
    <style:style style:name="TableRow90" style:family="table-row">
      <style:table-row-properties style:min-row-height="1.575in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9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99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100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101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0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03" style:family="table-row">
      <style:table-row-properties style:min-row-height="1.575in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110" style:family="table-row">
      <style:table-row-properties style:min-row-height="1.575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TableRow117" style:family="table-row">
      <style:table-row-properties style:min-row-height="1.3777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2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25" style:family="table-row">
      <style:table-row-properties style:min-row-height="1.3777in"/>
    </style:style>
    <style:style style:name="P1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3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32" style:family="table-row">
      <style:table-row-properties style:min-row-height="1.3777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fo:color="#808080" fo:font-size="8pt" style:font-size-asian="8pt" style:font-size-complex="12pt"/>
    </style:style>
    <style:style style:name="P13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39" style:family="table-row">
      <style:table-row-properties style:min-row-height="0.3937in"/>
    </style:style>
    <style:style style:name="TableCell140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42" style:family="table-row">
      <style:table-row-properties style:min-row-height="0.3937in"/>
    </style:style>
    <style:style style:name="TableCell1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清單段落" style:list-style-name="LFO8" style:family="paragraph">
      <style:paragraph-properties style:snap-to-layout-grid="false" fo:margin-left="0.275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14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148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49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50" style:parent-style-name="清單段落" style:list-style-name="LFO8" style:family="paragraph">
      <style:paragraph-properties style:snap-to-layout-grid="false" fo:margin-left="0.275in">
        <style:tab-stops/>
      </style:paragraph-properties>
      <style:text-properties style:font-name="標楷體" style:font-name-asian="標楷體" style:font-name-complex="新細明體" fo:color="#000000" style:letter-kerning="false"/>
    </style:style>
    <style:style style:name="P151" style:parent-style-name="清單段落" style:list-style-name="LFO8" style:family="paragraph">
      <style:paragraph-properties style:snap-to-layout-grid="false" fo:margin-left="0.275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5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54" style:family="table-row">
      <style:table-row-properties style:min-row-height="0.4048in"/>
    </style:style>
    <style:style style:name="TableCell1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justify"/>
    </style:style>
    <style:style style:name="T15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58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/>
    </style:style>
    <style:style style:name="T16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62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63" style:family="table-row">
      <style:table-row-properties style:min-row-height="2.3625in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68" style:family="table-row">
      <style:table-row-properties style:min-row-height="0.4006in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justify"/>
    </style:style>
    <style:style style:name="T17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justify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75" style:family="table-row">
      <style:table-row-properties style:min-row-height="0.4006in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justify"/>
    </style:style>
    <style:style style:name="T17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79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18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184" style:family="table-row">
      <style:table-row-properties style:min-row-height="2.3625in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89" style:family="table-row">
      <style:table-row-properties style:min-row-height="0.4006in"/>
    </style:style>
    <style:style style:name="TableCell1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justify"/>
    </style:style>
    <style:style style:name="T19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justify"/>
    </style:style>
    <style:style style:name="T19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196" style:family="table-row">
      <style:table-row-properties style:min-row-height="0.4006in"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/>
    </style:style>
    <style:style style:name="T19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00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justify"/>
    </style:style>
    <style:style style:name="T20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04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205" style:family="table-row">
      <style:table-row-properties style:min-row-height="2.3625in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10" style:family="table-row">
      <style:table-row-properties style:min-row-height="0.4006in"/>
    </style:style>
    <style:style style:name="TableCell2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justify"/>
    </style:style>
    <style:style style:name="T21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2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justify"/>
    </style:style>
    <style:style style:name="T21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217" style:family="table-row">
      <style:table-row-properties style:min-row-height="0.4006in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justify"/>
    </style:style>
    <style:style style:name="T22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justify"/>
    </style:style>
    <style:style style:name="T22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226" style:family="table-row">
      <style:table-row-properties style:min-row-height="2.3625in"/>
    </style:style>
    <style:style style:name="TableCell2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31" style:family="table-row">
      <style:table-row-properties style:min-row-height="0.4006in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justify"/>
    </style:style>
    <style:style style:name="T23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2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text-align="justify"/>
    </style:style>
    <style:style style:name="T23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238" style:family="table-row">
      <style:table-row-properties style:min-row-height="0.3937in"/>
    </style:style>
    <style:style style:name="TableCell239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41" style:family="table-row">
      <style:table-row-properties style:min-row-height="0.3937in"/>
    </style:style>
    <style:style style:name="TableCell2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3" style:parent-style-name="清單段落" style:list-style-name="LFO9" style:family="paragraph">
      <style:paragraph-properties style:snap-to-layout-grid="false" fo:margin-left="0.275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49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250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251" style:parent-style-name="預設段落字型" style:family="text">
      <style:text-properties style:font-name="標楷體" style:font-name-asian="標楷體" style:font-name-complex="新細明體" fo:font-weight="bold" style:font-weight-asian="bold" fo:color="#FF0000" style:letter-kerning="false"/>
    </style:style>
    <style:style style:name="T25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5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257" style:parent-style-name="清單段落" style:list-style-name="LFO9" style:family="paragraph">
      <style:paragraph-properties style:snap-to-layout-grid="false" fo:margin-left="0.27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ableRow259" style:family="table-row">
      <style:table-row-properties style:min-row-height="0.4048in"/>
    </style:style>
    <style:style style:name="TableCell2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justify"/>
    </style:style>
    <style:style style:name="T26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6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2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justify"/>
    </style:style>
    <style:style style:name="T26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67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268" style:family="table-row">
      <style:table-row-properties style:min-row-height="2.3625in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73" style:family="table-row">
      <style:table-row-properties style:min-row-height="0.4006in"/>
    </style:style>
    <style:style style:name="TableCell2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/>
    </style:style>
    <style:style style:name="T27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/>
    </style:style>
    <style:style style:name="T27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280" style:family="table-row">
      <style:table-row-properties style:min-row-height="0.4006in"/>
    </style:style>
    <style:style style:name="TableCell2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justify"/>
    </style:style>
    <style:style style:name="T28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8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85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2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justify"/>
    </style:style>
    <style:style style:name="T28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8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290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291" style:family="table-row">
      <style:table-row-properties style:min-row-height="2.3625in"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96" style:family="table-row">
      <style:table-row-properties style:min-row-height="0.4006in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/>
    </style:style>
    <style:style style:name="T29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3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/>
    </style:style>
    <style:style style:name="T30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303" style:family="table-row">
      <style:table-row-properties style:min-row-height="0.4006in"/>
    </style:style>
    <style:style style:name="TableCell3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style:snap-to-layout-grid="false" fo:text-align="justify"/>
    </style:style>
    <style:style style:name="T30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307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308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Cell3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justify"/>
    </style:style>
    <style:style style:name="T31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31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/>
    </style:style>
    <style:style style:name="T313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TableRow314" style:family="table-row">
      <style:table-row-properties style:min-row-height="2.3625in"/>
    </style:style>
    <style:style style:name="TableCell3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19" style:family="table-row">
      <style:table-row-properties style:min-row-height="0.4006in"/>
    </style:style>
    <style:style style:name="TableCell3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style:snap-to-layout-grid="false" fo:text-align="center"/>
    </style:style>
    <style:style style:name="T32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Cell3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center"/>
    </style:style>
    <style:style style:name="T32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0pt" style:font-size-asian="10pt" style:font-size-complex="10pt"/>
    </style:style>
    <style:style style:name="TableRow326" style:family="table-row">
      <style:table-row-properties style:min-row-height="0.3937in"/>
    </style:style>
    <style:style style:name="TableCell327" style:family="table-cell">
      <style:table-cell-properties fo:border-top="0.0069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fo:text-align="center"/>
    </style:style>
    <style:style style:name="T32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30" style:family="table-row">
      <style:table-row-properties style:min-row-height="0.7875in"/>
    </style:style>
    <style:style style:name="TableCell331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/>
    </style:style>
    <style:style style:name="P333" style:parent-style-name="內文" style:family="paragraph">
      <style:paragraph-properties style:snap-to-layout-grid="false" fo:text-align="justify"/>
    </style:style>
    <style:style style:name="T334" style:parent-style-name="預設段落字型" style:family="text">
      <style:text-properties style:font-name="微軟正黑體" style:font-name-asian="微軟正黑體" style:font-name-complex="微軟正黑體" fo:font-weight="bold" style:font-weight-asian="bold" fo:color="#4D5156" fo:font-size="10pt" style:font-size-asian="10pt" style:font-size-complex="10.5pt" fo:background-color="#FFFFFF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ableRow337" style:family="table-row">
      <style:table-row-properties style:min-row-height="0.3937in"/>
    </style:style>
    <style:style style:name="TableCell33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text-align="justify"/>
    </style:style>
    <style:style style:name="T340" style:parent-style-name="預設段落字型" style:family="text">
      <style:text-properties style:font-name="標楷體" style:font-name-asian="標楷體"/>
    </style:style>
    <style:style style:name="TableRow341" style:family="table-row">
      <style:table-row-properties style:min-row-height="0.984in"/>
    </style:style>
    <style:style style:name="TableCell34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P344" style:parent-style-name="內文" style:family="paragraph">
      <style:paragraph-properties style:snap-to-layout-grid="false" fo:text-align="center"/>
    </style:style>
    <style:style style:name="T345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346" style:parent-style-name="預設段落字型" style:family="text">
      <style:text-properties style:font-name="標楷體" style:font-name-asian="標楷體" fo:font-size="9pt" style:font-size-asian="9pt" style:font-size-complex="12pt"/>
    </style:style>
    <style:style style:name="TableCell34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justify"/>
      <style:text-properties style:font-name="標楷體" style:font-name-asian="標楷體" fo:font-size="9pt" style:font-size-asian="9pt" style:font-size-complex="9pt"/>
    </style:style>
    <style:style style:name="TableRow349" style:family="table-row">
      <style:table-row-properties style:min-row-height="1.575in"/>
    </style:style>
    <style:style style:name="TableCell35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52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353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354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355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356" style:parent-style-name="清單段落" style:list-style-name="LFO7" style:family="paragraph">
      <style:paragraph-properties style:snap-to-layout-grid="false" fo:text-align="justify" fo:margin-left="0.3333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63" style:parent-style-name="超連結" style:family="text">
      <style:text-properties style:font-name="標楷體" style:font-name-asian="標楷體" style:font-name-complex="新細明體" style:letter-kerning="false"/>
    </style:style>
    <style:style style:name="T364" style:parent-style-name="超連結" style:family="text">
      <style:text-properties style:font-name="標楷體" style:font-name-asian="標楷體" style:font-name-complex="新細明體" style:letter-kerning="false"/>
    </style:style>
    <style:style style:name="T365" style:parent-style-name="超連結" style:family="text">
      <style:text-properties style:font-name="標楷體" style:font-name-asian="標楷體" style:font-name-complex="新細明體" style:letter-kerning="false"/>
    </style:style>
    <style:style style:name="T366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6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P368" style:parent-style-name="清單段落" style:list-style-name="LFO7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369" style:parent-style-name="內文" style:family="paragraph">
      <style:text-properties style:font-name="標楷體" style:font-name-asian="標楷體" fo:font-size="10pt" style:font-size-asian="10pt" style:font-size-complex="12pt"/>
    </style:style>
  </office:automatic-styles>
  <office:body>
    <office:text text:use-soft-page-breaks="true">
      <text:p text:style-name="P1">亞洲大學<text:s/>總成果報告書-「永續實踐專案計畫獎助學金」</text:p>
      <text:p text:style-name="P8">※請以電腦【繕打】方式撰寫，如有塗改修正處，請務必於塗改處簽名或蓋章，若修正處超過10(含)處，請重新影印。</text:p>
      <text:p text:style-name="P9"><text:span text:style-name="T10">姓名：　　　　　學號：　　　　　系級：　　　　　系(　　　　組)　　年　　班</text:span><text:span text:style-name="T11"><text:s text:c="2"/>聯絡電話：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4">
            <text:p text:style-name="P19">一、「永續實踐專案計畫獎助學金」成果報告書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實踐計畫名稱</text:span>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計畫類型</text:p>
          </table:table-cell>
          <table:table-cell table:style-name="TableCell29" table:number-columns-spanned="3">
            <text:p text:style-name="P30"><text:span text:style-name="T31">□個人 <text:s/>□團體</text:span><text:span text:style-name="T32"><text:s text:c="3"/></text:span><text:span text:style-name="T33">人</text:span><text:span text:style-name="T34">(團體計畫仍須每人都</text:span><text:span text:style-name="T35">分開</text:span><text:span text:style-name="T36">送件)</text:span></text:p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執行時間</text:p>
          </table:table-cell>
          <table:table-cell table:style-name="TableCell40" table:number-columns-spanned="3">
            <text:p text:style-name="P41">　年　月　日<text:s/>-　 年　月　日</text:p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主要執行地點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校內合作單位／資源運用</text:p>
          </table:table-cell>
          <table:table-cell table:style-name="TableCell50" table:number-columns-spanned="3">
            <text:p text:style-name="P51"><text:span text:style-name="T52">(</text:span><text:span text:style-name="T53">請說明在計畫執行期間運用到校內資源或與校內單位合作</text:span><text:span text:style-name="T54">，若無則無需填寫)</text:span></text:p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<text:span text:style-name="T58">計畫目標與關聯SDGs</text:span></text:p>
          </table:table-cell>
          <table:table-cell table:style-name="TableCell59" table:number-columns-spanned="3">
            <text:p text:style-name="P60"><text:span text:style-name="T61">(</text:span><text:span text:style-name="T62">簡述解決的永續議題與帶來的改變</text:span><text:span text:style-name="T63">)</text:span></text:p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<text:span text:style-name="T67">計畫內容概述</text:span></text:p>
          </table:table-cell>
          <table:table-cell table:style-name="TableCell68" table:number-columns-spanned="3">
            <text:p text:style-name="P69">實際執行計畫內容概述</text:p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>
            <text:p text:style-name="P73">計畫與進度</text:p>
          </table:table-cell>
          <table:table-cell table:style-name="TableCell74" table:number-columns-spanned="3">
            <text:p text:style-name="P75"><text:span text:style-name="T76">實際</text:span><text:span text:style-name="T77">執行計畫與各階段</text:span><text:span text:style-name="T78">內容</text:span><text:span text:style-name="T79">、</text:span><text:span text:style-name="T80">地點</text:span><text:span text:style-name="T81">(計畫</text:span><text:span text:style-name="T82">各個</text:span><text:span text:style-name="T83">階段、各週具體行動與成果，請名列各週次階段</text:span><text:span text:style-name="T84">，若為團體計畫，請標示自己每階段的工作內容</text:span><text:span text:style-name="T85">)</text:span><text:span text:style-name="T86">(請以條列式，至少</text:span><text:span text:style-name="T87">500</text:span><text:span text:style-name="T88">字)</text:span></text:p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效益與影響</text:p>
          </table:table-cell>
          <table:table-cell table:style-name="TableCell93" table:number-columns-spanned="3">
            <text:p text:style-name="P94"><text:span text:style-name="T95">計畫影響與效益</text:span><text:span text:style-name="T96">(計畫的直接與間接影響、影響力衡量方式（如數據、調查結果、觀察記錄等</text:span><text:span text:style-name="T97">，成果可量化者請簡述量化目標</text:span><text:span text:style-name="T98">）)</text:span><text:span text:style-name="T99"><text:s/>(至少</text:span><text:span text:style-name="T100">300字</text:span><text:span text:style-name="T101">)</text:span></text:p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挑戰與解決方案</text:p>
          </table:table-cell>
          <table:table-cell table:style-name="TableCell106" table:number-columns-spanned="3">
            <text:p text:style-name="P107"><text:span text:style-name="T108">列出曾遇到的問題及你們的處理方式，並檢討其可行性</text:span><text:span text:style-name="T109">(請以條列式，至少200字)</text:span></text:p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未來發展與可持續性</text:p>
          </table:table-cell>
          <table:table-cell table:style-name="TableCell113" table:number-columns-spanned="3">
            <text:p text:style-name="P114"><text:span text:style-name="T115">若有機會延續這個計畫，你會如何改進或擴展？、給未來執行者的建議</text:span><text:span text:style-name="T116">(至少200字)</text:span></text:p>
          </table:table-cell>
          <table:covered-table-cell/>
          <table:covered-table-cell/>
        </table:table-row>
        <table:table-row table:style-name="TableRow117">
          <table:table-cell table:style-name="TableCell118" table:number-rows-spanned="3">
            <text:p text:style-name="P119">服務學習反思心得</text:p>
          </table:table-cell>
          <table:table-cell table:style-name="TableCell120" table:number-columns-spanned="3">
            <text:p text:style-name="P121"><text:span text:style-name="T122">What：在計畫中，你做了哪些事？你對永續發展的理解是否有所改變？有沒有讓你印象深刻的經驗？</text:span><text:span text:style-name="T123">(至少150字)</text:span></text:p>
            <text:p text:style-name="P124"/>
          </table:table-cell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3">
            <text:p text:style-name="P128"><text:span text:style-name="T129">So What：執行永續方案的過程中，你遇到了哪些挑戰？你是如何解決的？這些經歷對你的價值觀、習慣或行動方式有什麼影響？</text:span><text:span text:style-name="T130">(至少150字)</text:span></text:p>
            <text:p text:style-name="P131"/>
          </table:table-cell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 table:number-columns-spanned="3">
            <text:p text:style-name="P135"><text:span text:style-name="T136">Now What：這次執行方案讓你對未來的生活或職涯有什麼啟發？你會如何將學到的永續發展理念應用在日常生活或未來的行動中？</text:span><text:span text:style-name="T137">(至少150字)</text:span></text:p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4">
            <text:p text:style-name="P141">二、活動照片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4">
            <text:list text:style-name="LFO8" text:continue-numbering="true">
              <text:list-item>
                <text:p text:style-name="P144"><text:span text:style-name="T145">活動照片</text:span><text:span text:style-name="T146">至少8張</text:span><text:span text:style-name="T147">。(照片需清晰)</text:span></text:p>
              </text:list-item>
              <text:list-item>
                <text:p text:style-name="P148">請另提供照片原始檔案寄至本組信箱(sls@asia.edu.tw)，繳交*.jpg;*jpeg，且為橫式，檔案名稱「學年期+學號+姓名+照片編號」。</text:p>
              </text:list-item>
              <text:list-item>
                <text:p text:style-name="P149">下方照片設定高度5.5。</text:p>
              </text:list-item>
              <text:list-item>
                <text:p text:style-name="P150">請簡單的註解或說明照片內容，每張以50字為限。</text:p>
              </text:list-item>
              <text:list-item>
                <text:p text:style-name="P151"><text:span text:style-name="T152">照</text:span><text:span text:style-name="T153">片內需要有本計畫書撰寫人活動過程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3">
            <text:p text:style-name="P156"><text:span text:style-name="T157">照片1</text:span><text:span text:style-name="T158">(請設定照片高度5.5)</text:span></text:p>
          </table:table-cell>
          <table:covered-table-cell/>
          <table:covered-table-cell/>
          <table:table-cell table:style-name="TableCell159">
            <text:p text:style-name="P160"><text:span text:style-name="T161">照片2</text:span><text:span text:style-name="T162">(請設定照片高度5.5)</text:span></text:p>
          </table:table-cell>
        </table:table-row>
        <table:table-row table:style-name="TableRow163"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3">
            <text:p text:style-name="P170"><text:span text:style-name="T171">照片說明：</text:span></text:p>
          </table:table-cell>
          <table:covered-table-cell/>
          <table:covered-table-cell/>
          <table:table-cell table:style-name="TableCell172">
            <text:p text:style-name="P173"><text:span text:style-name="T174">照片說明：</text:span></text:p>
          </table:table-cell>
        </table:table-row>
        <table:table-row table:style-name="TableRow175">
          <table:table-cell table:style-name="TableCell176" table:number-columns-spanned="3">
            <text:p text:style-name="P177"><text:span text:style-name="T178">照片3</text:span><text:span text:style-name="T179">(請設定照片高度5.5)</text:span></text:p>
          </table:table-cell>
          <table:covered-table-cell/>
          <table:covered-table-cell/>
          <table:table-cell table:style-name="TableCell180">
            <text:p text:style-name="P181"><text:span text:style-name="T182">照片4</text:span><text:span text:style-name="T183">(請設定照片高度5.5)</text:span></text:p>
          </table:table-cell>
        </table:table-row>
        <table:table-row table:style-name="TableRow184"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columns-spanned="3">
            <text:p text:style-name="P191"><text:span text:style-name="T192">照片說明：</text:span></text:p>
          </table:table-cell>
          <table:covered-table-cell/>
          <table:covered-table-cell/>
          <table:table-cell table:style-name="TableCell193">
            <text:p text:style-name="P194"><text:span text:style-name="T195">照片說明：</text:span></text:p>
          </table:table-cell>
        </table:table-row>
        <table:table-row table:style-name="TableRow196">
          <table:table-cell table:style-name="TableCell197" table:number-columns-spanned="3">
            <text:p text:style-name="P198"><text:span text:style-name="T199">照片5</text:span><text:span text:style-name="T200">(請設定照片高度5.5)</text:span></text:p>
          </table:table-cell>
          <table:covered-table-cell/>
          <table:covered-table-cell/>
          <table:table-cell table:style-name="TableCell201">
            <text:p text:style-name="P202"><text:span text:style-name="T203">照片6</text:span><text:span text:style-name="T204">(請設定照片高度5.5)</text:span></text:p>
          </table:table-cell>
        </table:table-row>
        <table:table-row table:style-name="TableRow205"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 table:number-columns-spanned="3">
            <text:p text:style-name="P212"><text:span text:style-name="T213">照片說明：</text:span></text:p>
          </table:table-cell>
          <table:covered-table-cell/>
          <table:covered-table-cell/>
          <table:table-cell table:style-name="TableCell214">
            <text:p text:style-name="P215"><text:span text:style-name="T216">照片說明：</text:span></text:p>
          </table:table-cell>
        </table:table-row>
        <table:table-row table:style-name="TableRow217">
          <table:table-cell table:style-name="TableCell218" table:number-columns-spanned="3">
            <text:p text:style-name="P219"><text:span text:style-name="T220">照片7</text:span><text:span text:style-name="T221">(請設定照片高度5.5)</text:span></text:p>
          </table:table-cell>
          <table:covered-table-cell/>
          <table:covered-table-cell/>
          <table:table-cell table:style-name="TableCell222">
            <text:p text:style-name="P223"><text:span text:style-name="T224">照片8</text:span><text:span text:style-name="T225">(請設定照片高度5.5)</text:span></text:p>
          </table:table-cell>
        </table:table-row>
        <table:table-row table:style-name="TableRow226"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columns-spanned="3">
            <text:p text:style-name="P233"><text:span text:style-name="T234">照片說明：</text:span></text:p>
          </table:table-cell>
          <table:covered-table-cell/>
          <table:covered-table-cell/>
          <table:table-cell table:style-name="TableCell235">
            <text:p text:style-name="P236"><text:span text:style-name="T237">照片說明：</text:span></text:p>
          </table:table-cell>
        </table:table-row>
        <table:table-row table:style-name="TableRow238">
          <table:table-cell table:style-name="TableCell239" table:number-columns-spanned="4">
            <text:p text:style-name="P240">三、復原照片</text:p>
          </table:table-cell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4">
            <text:list text:style-name="LFO9" text:continue-numbering="true">
              <text:list-item>
                <text:p text:style-name="P243"><text:span text:style-name="T244">如有使用校園環境(如：張貼海報、</text:span><text:span text:style-name="T245">擺放物品)請提供活動前、活動後的照片對比，請</text:span><text:span text:style-name="T246">復原</text:span><text:span text:style-name="T247">校園環境，</text:span><text:span text:style-name="T248">照片</text:span><text:span text:style-name="T249">至少</text:span><text:span text:style-name="T250">6</text:span><text:span text:style-name="T251">張</text:span><text:span text:style-name="T252">。(照片需清晰</text:span><text:span text:style-name="T253">顯示校園哪一處</text:span><text:span text:style-name="T254">，含前後</text:span><text:span text:style-name="T255">照片</text:span><text:span text:style-name="T256">)</text:span></text:p>
              </text:list-item>
              <text:list-item>
                <text:p text:style-name="P257"><text:span text:style-name="T258">下方照片設定高度5.5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3">
            <text:p text:style-name="P261"><text:span text:style-name="T262">照片1</text:span><text:span text:style-name="T263">(請設定照片高度5.5)</text:span></text:p>
          </table:table-cell>
          <table:covered-table-cell/>
          <table:covered-table-cell/>
          <table:table-cell table:style-name="TableCell264">
            <text:p text:style-name="P265"><text:span text:style-name="T266">照片2</text:span><text:span text:style-name="T267">(請設定照片高度5.5)</text:span></text:p>
          </table:table-cell>
        </table:table-row>
        <table:table-row table:style-name="TableRow268">
          <table:table-cell table:style-name="TableCell269" table:number-columns-spanned="3">
            <text:p text:style-name="P270"/>
          </table:table-cell>
          <table:covered-table-cell/>
          <table:covered-table-cell/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3">
            <text:p text:style-name="P275"><text:span text:style-name="T276">活動前</text:span></text:p>
          </table:table-cell>
          <table:covered-table-cell/>
          <table:covered-table-cell/>
          <table:table-cell table:style-name="TableCell277">
            <text:p text:style-name="P278"><text:span text:style-name="T279">活動後</text:span></text:p>
          </table:table-cell>
        </table:table-row>
        <table:table-row table:style-name="TableRow280">
          <table:table-cell table:style-name="TableCell281" table:number-columns-spanned="3">
            <text:p text:style-name="P282"><text:span text:style-name="T283">照片</text:span><text:span text:style-name="T284">3</text:span><text:span text:style-name="T285">(請設定照片高度5.5)</text:span></text:p>
          </table:table-cell>
          <table:covered-table-cell/>
          <table:covered-table-cell/>
          <table:table-cell table:style-name="TableCell286">
            <text:p text:style-name="P287"><text:span text:style-name="T288">照片</text:span><text:span text:style-name="T289">4</text:span><text:span text:style-name="T290">(請設定照片高度5.5)</text:span></text:p>
          </table:table-cell>
        </table:table-row>
        <table:table-row table:style-name="TableRow291">
          <table:table-cell table:style-name="TableCell292" table:number-columns-spanned="3">
            <text:p text:style-name="P293"/>
          </table:table-cell>
          <table:covered-table-cell/>
          <table:covered-table-cell/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 table:number-columns-spanned="3">
            <text:p text:style-name="P298"><text:span text:style-name="T299">活動前</text:span></text:p>
          </table:table-cell>
          <table:covered-table-cell/>
          <table:covered-table-cell/>
          <table:table-cell table:style-name="TableCell300">
            <text:p text:style-name="P301"><text:span text:style-name="T302">活動後</text:span></text:p>
          </table:table-cell>
        </table:table-row>
        <table:table-row table:style-name="TableRow303">
          <table:table-cell table:style-name="TableCell304" table:number-columns-spanned="3">
            <text:p text:style-name="P305"><text:span text:style-name="T306">照片</text:span><text:span text:style-name="T307">5</text:span><text:span text:style-name="T308">(請設定照片高度5.5)</text:span></text:p>
          </table:table-cell>
          <table:covered-table-cell/>
          <table:covered-table-cell/>
          <table:table-cell table:style-name="TableCell309">
            <text:p text:style-name="P310"><text:span text:style-name="T311">照片</text:span><text:span text:style-name="T312">6</text:span><text:span text:style-name="T313">(請設定照片高度5.5)</text:span></text:p>
          </table:table-cell>
        </table:table-row>
        <table:table-row table:style-name="TableRow314">
          <table:table-cell table:style-name="TableCell315" table:number-columns-spanned="3">
            <text:p text:style-name="P316"/>
          </table:table-cell>
          <table:covered-table-cell/>
          <table:covered-table-cell/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columns-spanned="3">
            <text:p text:style-name="P321"><text:span text:style-name="T322">活動前</text:span></text:p>
          </table:table-cell>
          <table:covered-table-cell/>
          <table:covered-table-cell/>
          <table:table-cell table:style-name="TableCell323">
            <text:p text:style-name="P324"><text:span text:style-name="T325">活動後</text:span></text:p>
          </table:table-cell>
        </table:table-row>
        <table:table-row table:style-name="TableRow326">
          <table:table-cell table:style-name="TableCell327" table:number-columns-spanned="4">
            <text:p text:style-name="P328"><text:span text:style-name="T329">四、個資蒐集告知聲明</text:span></text:p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4">
            <text:p text:style-name="P332">亞洲大學基於受理「永續實踐專案計畫獎助學金」成果報告書之目的，須蒐集您的手機等個人資料，以在在校期間及校內，作為審核申請之用。您得以下列聯絡方式行使請求查閱、補充、更正；請求提供複製本；請求停止蒐集、處理、利用；請求刪除個人資料等權利，請洽學務處課服組。各項資料如未完整提供，將無法完成「永續實踐專案計畫獎助學金」專案提案計畫作業。</text:p>
            <text:p text:style-name="P333"><text:span text:style-name="T334">※</text:span><text:span text:style-name="T335">「永續實踐專案計畫獎助學金」</text:span><text:span text:style-name="T336">整體計畫(計畫、執行、成果)完成後將留存四年，期限已到，本組將進行資料銷毀作業。</text:span></text:p>
          </table:table-cell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4">
            <text:p text:style-name="P339"><text:span text:style-name="T340">□同意</text:span></text:p>
          </table:table-cell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2">
            <text:p text:style-name="P343">審核單位檢核簽章</text:p>
            <text:p text:style-name="P344"><text:span text:style-name="T345">(課外活動與服務學習組辦公室A118</text:span><text:span text:style-name="T346">)</text:span></text:p>
          </table:table-cell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 table:number-columns-spanned="4">
            <text:p text:style-name="P351">※注意事項：</text:p>
            <text:list text:style-name="LFO7" text:continue-numbering="true">
              <text:list-item>
                <text:p text:style-name="P352">一律以電腦打字(中、英文皆可，不可使用其他語言)，字型大小為12，字體：標楷體，書寫方式直向橫寫，行距為1倍行高。</text:p>
              </text:list-item>
              <text:list-item>
                <text:p text:style-name="P353">請依照專案提案計畫填寫執行概況並且附件成果檢核，如未能按照原定專案提案計畫之安排執行，將視同未執行，該專案將不核定獎助學金。</text:p>
              </text:list-item>
              <text:list-item>
                <text:p text:style-name="P354">計畫、成果及作品必須原創且未公開參賽／展覽；若涉侵權，學生需自負法律責任並全額退還已領獎助學金。</text:p>
              </text:list-item>
              <text:list-item>
                <text:p text:style-name="P355">成果報告書依公告繳交時間為主，逾期視同未繳交，該專案將不核定獎助學金。</text:p>
              </text:list-item>
              <text:list-item>
                <text:p text:style-name="P356"><text:span text:style-name="T357">如想額外繳交成果影片(</text:span><text:span text:style-name="T358">繳交MP4檔且720x1280HD以上，</text:span><text:span text:style-name="T359">片長至少5分鐘，內含準備、服務、反思、慶賀</text:span><text:span text:style-name="T360">，需為橫式，且於片尾放置輔導老師/工作人員名單</text:span><text:span text:style-name="T361">)，請於成果報告書繳交後10個工作天連同成果照片</text:span><text:span text:style-name="T362">寄至本組信箱(</text:span><text:a xlink:href="mailto:sls@asia.edu.tw" office:target-frame-name="_top" xlink:show="replace"><text:span text:style-name="T363">sls@</text:span><text:span text:style-name="T364">a</text:span><text:span text:style-name="T365">sia.edu.tw</text:span></text:a><text:span text:style-name="T366">)，檔案名稱「學年期+學號+姓名」</text:span><text:span text:style-name="T367">。</text:span></text:p>
              </text:list-item>
              <text:list-item>
                <text:p text:style-name="P368">成果作品之著作財產權歸本校所有，本校得運用至各類公益宣傳、推廣、公開展覽、網頁及一切出版品(含印製、發行等)，不另給酬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3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_rpc_61" style:display-name="_rpc_61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9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5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025in" text:min-label-width="0.25in" text:list-level-position-and-space-mode="label-alignment">
          <style:list-level-label-alignment text:label-followed-by="listtab" fo:margin-left="0.2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9pt" style:font-size-asian="9pt"/>
    </style:style>
    <style:style style:name="T4" style:parent-style-name="預設段落字型" style:family="text">
      <style:text-properties style:font-name="標楷體" style:font-name-asian="標楷體" fo:font-size="9pt" style:font-size-asian="9pt"/>
    </style:style>
    <style:style style:name="T5" style:parent-style-name="預設段落字型" style:family="text">
      <style:text-properties style:font-name="標楷體" style:font-name-asian="標楷體" fo:font-size="9pt" style:font-size-asian="9pt"/>
    </style:style>
    <style:style style:name="T6" style:parent-style-name="預設段落字型" style:family="text">
      <style:text-properties style:font-name="標楷體" style:font-name-asian="標楷體" fo:font-size="9pt" style:font-size-asian="9pt"/>
    </style:style>
    <style:style style:name="T7" style:parent-style-name="預設段落字型" style:family="text">
      <style:text-properties style:font-name="標楷體"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<text:span text:style-name="T3">2025/0</text:span><text:span text:style-name="T4">8</text:span><text:span text:style-name="T5">/</text:span><text:span text:style-name="T6">01</text:span><text:span text:style-name="T7">版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3607</meta:initial-creator>
    <dc:creator>潘振隆</dc:creator>
    <meta:creation-date>2026-08-03T06:55:00Z</meta:creation-date>
    <dc:date>2026-08-03T06:55:00Z</dc:date>
    <meta:print-date>2025-08-11T05:54:00Z</meta:print-date>
    <meta:template xlink:href="Normal" xlink:type="simple"/>
    <meta:editing-cycles>2</meta:editing-cycles>
    <meta:editing-duration>PT0S</meta:editing-duration>
    <meta:document-statistic meta:page-count="5" meta:paragraph-count="4" meta:word-count="314" meta:character-count="2102" meta:row-count="14" meta:non-whitespace-character-count="1792"/>
  </office:meta>
</office:document-meta>
</file>